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 Unicode MS" svg:font-family="'Arial Unicode MS'" style:font-family-generic="swiss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ystem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language="it" fo:country="IT" fo:font-weight="bold" style:font-weight-asian="bold" style:font-weight-complex="bold"/>
    </style:style>
    <style:style style:name="P3" style:family="paragraph" style:parent-style-name="Standard">
      <style:paragraph-properties fo:text-align="center" style:justify-single-word="false"/>
      <style:text-properties fo:font-size="18pt" fo:language="it" fo:country="IT" fo:font-weight="bold" style:font-size-asian="18pt" style:font-weight-asian="bold" style:font-size-complex="18pt" style:font-weight-complex="bold"/>
    </style:style>
    <style:style style:name="P4" style:family="paragraph" style:parent-style-name="Standard" style:master-page-name="Standard">
      <style:paragraph-properties fo:text-align="center" style:justify-single-word="false" style:page-number="auto"/>
      <style:text-properties fo:font-size="18pt" fo:language="it" fo:country="IT" fo:font-weight="bold" style:font-size-asian="18pt" style:font-weight-asian="bold" style:font-size-complex="18pt" style:font-weight-complex="bold"/>
    </style:style>
    <style:style style:name="P5" style:family="paragraph" style:parent-style-name="List_20_Paragraph" style:list-style-name="WWNum2"/>
    <style:style style:name="P6" style:family="paragraph" style:parent-style-name="List_20_Paragraph" style:list-style-name="WWNum4"/>
    <style:style style:name="P7" style:family="paragraph" style:parent-style-name="List_20_Paragraph" style:list-style-name="WWNum2">
      <style:paragraph-properties fo:text-align="start" style:justify-single-word="false"/>
    </style:style>
    <style:style style:name="P8" style:family="paragraph" style:parent-style-name="List_20_Paragraph" style:list-style-name="WWNum4">
      <style:text-properties fo:background-color="transparent"/>
    </style:style>
    <style:style style:name="P9" style:family="paragraph" style:parent-style-name="List_20_Paragraph" style:list-style-name="WWNum2">
      <style:paragraph-properties fo:margin-left="1.27cm" fo:margin-right="0cm" fo:text-align="start" style:justify-single-word="false" fo:text-indent="0cm" style:auto-text-indent="false"/>
    </style:style>
    <style:style style:name="P10" style:family="paragraph" style:parent-style-name="List_20_Paragraph" style:list-style-name="WWNum4">
      <style:paragraph-properties fo:margin-left="0cm" fo:margin-right="0cm" fo:text-indent="0cm" style:auto-text-indent="false"/>
      <style:text-properties fo:language="it" fo:country="IT" fo:font-weight="bold" style:font-weight-asian="bold" style:font-weight-complex="bold"/>
    </style:style>
    <style:style style:name="T1" style:family="text">
      <style:text-properties fo:language="it" fo:country="IT"/>
    </style:style>
    <style:style style:name="T2" style:family="text">
      <style:text-properties fo:language="it" fo:country="IT" fo:font-weight="bold" style:font-weight-asian="bold" style:font-weight-complex="bold"/>
    </style:style>
    <style:style style:name="T3" style:family="text">
      <style:text-properties fo:language="it" fo:country="IT" fo:font-weight="bold" fo:background-color="transparent" style:font-weight-asian="bold" style:font-weight-complex="bold"/>
    </style:style>
    <style:style style:name="T4" style:family="text">
      <style:text-properties fo:language="it" fo:country="IT" fo:font-weight="normal" style:font-weight-asian="normal" style:font-weight-complex="normal"/>
    </style:style>
    <style:style style:name="T5" style:family="text">
      <style:text-properties fo:language="it" fo:country="IT" fo:font-weight="normal" fo:background-color="#ffff00" style:font-weight-asian="normal" style:font-weight-complex="normal"/>
    </style:style>
    <style:style style:name="T6" style:family="text">
      <style:text-properties fo:language="it" fo:country="IT" fo:font-weight="normal" fo:background-color="transparent" style:font-weight-asian="normal" style:font-weight-complex="normal"/>
    </style:style>
    <style:style style:name="T7" style:family="text">
      <style:text-properties fo:language="it" fo:country="IT" fo:background-color="transparent"/>
    </style:style>
    <style:style style:name="T8" style:family="text">
      <style:text-properties fo:color="#545454" fo:language="it" fo:country="IT" style:text-underline-style="none"/>
    </style:style>
    <style:style style:name="T9" style:family="text">
      <style:text-properties style:use-window-font-color="true" fo:language="it" fo:country="IT"/>
    </style:style>
    <style:style style:name="T10" style:family="text">
      <style:text-properties style:use-window-font-color="true" fo:language="it" fo:country="IT" style:text-underline-style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CALENDARIO EVENTI <text:line-break/>SPAZI D’OZIO 2019</text:p>
      <text:p text:style-name="P3"/>
      <text:p text:style-name="P1"/>
      <text:p text:style-name="P1"/>
      <text:p text:style-name="Standard">1 Luglio – dalle 19.00 - <text:span text:style-name="T2">Serata inaugurale</text:span> – Artisti parmigiani a sostegno del Teatro del Cerchio.</text:p>
      <text:p text:style-name="Standard"/>
      <text:p text:style-name="Standard">2 Luglio </text:p>
      <text:list xml:id="list290736922283052775" text:style-name="WWNum2">
        <text:list-item>
          <text:p text:style-name="P5"><text:span text:style-name="T1">dalle 19.30 alle 21.00 -</text:span><text:span text:style-name="T2"> Spiazza la piazza</text:span><text:span text:style-name="T1"> – laboratorio gratuito di circo e giocoleria con Circolarmente</text:span></text:p>
        </text:list-item>
        <text:list-item>
          <text:p text:style-name="P5"><text:span text:style-name="T4">alle 21.30 - </text:span><text:span text:style-name="T2">Spettacolo di Circo</text:span><text:span text:style-name="T4"> con il Duo Looky</text:span><text:span text:style-name="T2"> </text:span><text:span text:style-name="T4">in </text:span><text:span text:style-name="T2">“The happy hour show”</text:span></text:p>
        </text:list-item>
      </text:list>
      <text:p text:style-name="Standard"/>
      <text:p text:style-name="Standard">3 Luglio </text:p>
      <text:list xml:id="list35370487" text:continue-numbering="true" text:style-name="WWNum2">
        <text:list-item>
          <text:p text:style-name="P5"><text:span text:style-name="T1">dalle 19.00 alle 20.30 - </text:span><text:span text:style-name="T2">Classe aperta</text:span><text:span text:style-name="T1"> (laboratorio gratuito di teatro) con Loredana Scianna</text:span></text:p>
        </text:list-item>
        <text:list-item>
          <text:p text:style-name="P5"><text:span text:style-name="T1">alle 21.00 – </text:span><text:span text:style-name="T2">Tutti giù dal palco!</text:span><text:span text:style-name="T1"> Incontro con professionisti del settore della cultura: Mara Pedrabissi della Gazzetta di Parma ci racconta come nascono le rubriche del giornale e della TV parmigiana</text:span></text:p>
        </text:list-item>
        <text:list-item>
          <text:p text:style-name="P5"><text:span text:style-name="T1">alle 22.00 – </text:span><text:span text:style-name="T2">Storie di confine</text:span><text:span text:style-name="T1">: Gabriella Carrozza racconta </text:span><text:span text:style-name="T10">Anna Politkovskaya</text:span></text:p>
        </text:list-item>
      </text:list>
      <text:p text:style-name="List_20_Paragraph"/>
      <text:p text:style-name="Standard">4 Luglio </text:p>
      <text:list xml:id="list35378429" text:continue-numbering="true" text:style-name="WWNum2">
        <text:list-item>
          <text:p text:style-name="P5"><text:span text:style-name="T1">dalle ore 19.00 alle 21.00 - Corso gratuito di </text:span><text:span text:style-name="T2">Yoga</text:span><text:span text:style-name="T1"> a cura del Coordinamento Insegnanti Yoga di Parma</text:span></text:p>
        </text:list-item>
        <text:list-item>
          <text:p text:style-name="P5"><text:span text:style-name="T1">dalle 21.30 alle 22.30 – </text:span><text:span text:style-name="T2">“Dalla bassa all’Etna” </text:span><text:span text:style-name="T1">letture di autori parmigiani e siciliani a confronto. Testi di Giovanni Bertani e Giovannino Guareschi / Luigi Pirandello e Andrea Camilleri</text:span></text:p>
        </text:list-item>
      </text:list>
      <text:p text:style-name="Standard"/>
      <text:p text:style-name="Standard">5 Luglio </text:p>
      <text:list xml:id="list35354307" text:continue-numbering="true" text:style-name="WWNum2">
        <text:list-item>
          <text:p text:style-name="P5"><text:span text:style-name="T1">Dalle 19.30 alle 21.00 - </text:span><text:span text:style-name="T2">Spiazza la piazza</text:span><text:span text:style-name="T1"> – laboratorio gratuito di circo e giocoleria con Circolarmente</text:span></text:p>
        </text:list-item>
        <text:list-item>
          <text:p text:style-name="P5"><text:span text:style-name="T1">Dalle 21.30 – </text:span><text:span text:style-name="T2">Concorso Internazionale di Circo</text:span><text:span text:style-name="T1"> – quarta edizione – in gara:</text:span></text:p>
        </text:list-item>
      </text:list>
      <text:list xml:id="list6626598451240632308" text:style-name="WWNum4">
        <text:list-item>
          <text:p text:style-name="P6"><text:span text:style-name="T1">The Squasciò con </text:span><text:span text:style-name="T2">“Just Married”</text:span></text:p>
        </text:list-item>
        <text:list-item>
          <text:p text:style-name="P6"><text:span text:style-name="T1">Tadam Circo con </text:span><text:span text:style-name="T2">“Luna di caffè”</text:span></text:p>
        </text:list-item>
        <text:list-item>
          <text:p text:style-name="P6"><text:span text:style-name="T1">Brassatodrum con </text:span><text:span text:style-name="T2">“Mastinò Bronson e i cugini d’Italia”</text:span></text:p>
        </text:list-item>
        <text:list-item>
          <text:p text:style-name="P6"><text:span text:style-name="T1">The Clown Angels con </text:span><text:span text:style-name="T2">“Investigation point”</text:span></text:p>
        </text:list-item>
      </text:list>
      <text:p text:style-name="Standard"/>
      <text:p text:style-name="Standard">9 Luglio </text:p>
      <text:list xml:id="list35363167" text:continue-list="list35354307" text:style-name="WWNum2">
        <text:list-item>
          <text:p text:style-name="P5"><text:span text:style-name="T1">dalle 19.30 alle 21.00 -</text:span><text:span text:style-name="T2"> Spiazza la piazza</text:span><text:span text:style-name="T1"> – laboratorio gratuito di circo e giocoleria con Circolarmente</text:span></text:p>
        </text:list-item>
        <text:list-item>
          <text:p text:style-name="P7"><text:span text:style-name="T4"><text:s/></text:span><text:span text:style-name="T6">alle 21.30 - </text:span><text:span text:style-name="T3">Spettacolo di Circo</text:span><text:span text:style-name="T6"> con Damiano Massaccesi</text:span><text:span text:style-name="T3"> </text:span><text:span text:style-name="T6">in </text:span><text:span text:style-name="T3">“Savoir-faire”</text:span></text:p>
        </text:list-item>
      </text:list>
      <text:p text:style-name="Standard"/>
      <text:p text:style-name="Standard">10 Luglio </text:p>
      <text:list xml:id="list35376243" text:continue-numbering="true" text:style-name="WWNum2">
        <text:list-item>
          <text:p text:style-name="P5"><text:span text:style-name="T1">dalle 19.00 alle 20.30 - </text:span><text:span text:style-name="T2">Classe aperta</text:span><text:span text:style-name="T1"> (laboratorio gratuito di teatro) con Stefania Maceri</text:span></text:p>
        </text:list-item>
        <text:list-item>
          <text:p text:style-name="P5"><text:span text:style-name="T1">alle 21.00 – </text:span><text:span text:style-name="T2">Tutti giù dal palco!</text:span><text:span text:style-name="T1"> Incontro con professionisti del settore della cultura: Filiberto Molossi della Gazzetta di Parma ci racconta il mondo del cinema</text:span></text:p>
        </text:list-item>
        <text:list-item>
          <text:p text:style-name="P5"><text:span text:style-name="T1">alle 22.00 – </text:span><text:span text:style-name="T2">Storie di confine</text:span><text:span text:style-name="T1">: Mario Mascitelli racconta</text:span><text:span text:style-name="T9"> </text:span><text:span text:style-name="T10">Gian Maria Volontè</text:span></text:p>
        </text:list-item>
      </text:list>
      <text:p text:style-name="List_20_Paragraph"/>
      <text:p text:style-name="Standard"><text:soft-page-break/>11 Luglio </text:p>
      <text:list xml:id="list35359343" text:continue-numbering="true" text:style-name="WWNum2">
        <text:list-item>
          <text:p text:style-name="P5"><text:span text:style-name="T1">dalle ore 19.00 alle 21.00 - Corso gratuito di </text:span><text:span text:style-name="T2">Yoga</text:span><text:span text:style-name="T1"> a cura del Coordinamento Insegnanti Yoga di Parma</text:span></text:p>
        </text:list-item>
        <text:list-item>
          <text:p text:style-name="P5"><text:span text:style-name="T1">dalle 21.30 – </text:span><text:span text:style-name="T2">“Dalla bassa a Piazza Grande” </text:span><text:span text:style-name="T1">letture di autori parmigiani e bolognesi a confronto. Testi di Marzia Rei e Alberto Bevilacqua / <text:s/>Stefano Benni e Francesco Guccini</text:span></text:p>
        </text:list-item>
      </text:list>
      <text:p text:style-name="Standard"/>
      <text:p text:style-name="Standard"/>
      <text:p text:style-name="Standard">12 Luglio </text:p>
      <text:list xml:id="list35361550" text:continue-numbering="true" text:style-name="WWNum2">
        <text:list-item>
          <text:p text:style-name="P5"><text:span text:style-name="T1">Dalle 19.30 alle 21.00 - </text:span><text:span text:style-name="T2">Spiazza la piazza</text:span><text:span text:style-name="T1"> – laboratorio gratuito di circo e giocoleria con Circolarmente</text:span></text:p>
        </text:list-item>
        <text:list-item>
          <text:p text:style-name="P5"><text:span text:style-name="T1">Dalle 21.30 – </text:span><text:span text:style-name="T2">Concorso Internazionale di Circo</text:span><text:span text:style-name="T1"> – quarta edizione – in gara:</text:span></text:p>
        </text:list-item>
      </text:list>
      <text:list xml:id="list35363048" text:continue-list="list6626598451240632308" text:style-name="WWNum4">
        <text:list-item>
          <text:p text:style-name="P6"><text:span text:style-name="T1">Katastrofa Clown con con </text:span><text:span text:style-name="T2">“Balloons”</text:span></text:p>
        </text:list-item>
        <text:list-item>
          <text:p text:style-name="P6"><text:span text:style-name="T1">Compagnia del Drago con </text:span><text:span text:style-name="T2">“La principessa zaffiro e il quinto elemento”</text:span></text:p>
        </text:list-item>
        <text:list-item>
          <text:p text:style-name="P6"><text:span text:style-name="T1">Circo Ciccioli con </text:span><text:span text:style-name="T2">“Patapunphete (il drago sotto al letto)”</text:span></text:p>
        </text:list-item>
        <text:list-item>
          <text:p text:style-name="P6"><text:span text:style-name="T1">Clown Off con </text:span><text:span text:style-name="T2">“Classic Clown”</text:span></text:p>
        </text:list-item>
      </text:list>
      <text:p text:style-name="Standard"/>
      <text:p text:style-name="Standard">16 Luglio </text:p>
      <text:list xml:id="list35369450" text:continue-list="list35361550" text:style-name="WWNum2">
        <text:list-item>
          <text:p text:style-name="P5"><text:span text:style-name="T1">dalle 19.30 alle 21.00 -</text:span><text:span text:style-name="T2"> Spiazza la piazza</text:span><text:span text:style-name="T1"> – laboratorio gratuito di circo e giocoleria con Circolarmente</text:span></text:p>
        </text:list-item>
        <text:list-item>
          <text:p text:style-name="P7"><text:span text:style-name="T4"><text:s/></text:span><text:span text:style-name="T6">alle 21.30 - </text:span><text:span text:style-name="T3">Spettacolo di Circo</text:span><text:span text:style-name="T6"> con Ugo Sanchez Jr.</text:span><text:span text:style-name="T3"> </text:span><text:span text:style-name="T6">in </text:span><text:span text:style-name="T3">“Rio Boom Boom”</text:span></text:p>
        </text:list-item>
      </text:list>
      <text:p text:style-name="Standard"/>
      <text:p text:style-name="Standard">17 Luglio </text:p>
      <text:list xml:id="list35359282" text:continue-numbering="true" text:style-name="WWNum2">
        <text:list-item>
          <text:p text:style-name="P5"><text:span text:style-name="T1">dalle 19.00 alle 20.30 - </text:span><text:span text:style-name="T2">Classe aperta</text:span><text:span text:style-name="T1"> (laboratorio gratuito di teatro) con Loredana Scianna</text:span></text:p>
        </text:list-item>
        <text:list-item>
          <text:p text:style-name="P5"><text:span text:style-name="T1">alle 21.00 – </text:span><text:span text:style-name="T2">Tutti giù dal palco!</text:span><text:span text:style-name="T1"> Incontro con professionisti del settore della cultura: Antonio Zanoletti ci racconta la regia di Strehler e Ronconi</text:span></text:p>
        </text:list-item>
        <text:list-item>
          <text:p text:style-name="P5"><text:span text:style-name="T1">alle 22.00 – </text:span><text:span text:style-name="T2">Storie di confine</text:span><text:span text:style-name="T1">: Antonio Zanoletti racconta Ibn Hamdis – Poeta arabo di Sicilia</text:span></text:p>
        </text:list-item>
      </text:list>
      <text:p text:style-name="List_20_Paragraph"/>
      <text:p text:style-name="Standard">18 Luglio </text:p>
      <text:list xml:id="list35352230" text:continue-numbering="true" text:style-name="WWNum2">
        <text:list-item>
          <text:p text:style-name="P5"><text:span text:style-name="T1">dalle ore 19.00 alle 21.00 - Corso gratuito di </text:span><text:span text:style-name="T2">Yoga</text:span><text:span text:style-name="T1"> a cura del Coordinamento Insegnanti Yoga di Parma</text:span></text:p>
        </text:list-item>
        <text:list-item>
          <text:p text:style-name="P5"><text:span text:style-name="T1">dalle 21.30 – </text:span><text:span text:style-name="T2">“Dalla bassa alla Mole Antonelliana” </text:span><text:span text:style-name="T1">letture di autori parmigiani e torinesi a confronto. Testi di Giovanni Bertani e Giovannino Guareschi / Alessandro Baricco e Italo Calvino</text:span></text:p>
        </text:list-item>
      </text:list>
      <text:p text:style-name="Standard"/>
      <text:p text:style-name="Standard">19 Luglio </text:p>
      <text:list xml:id="list35369942" text:continue-numbering="true" text:style-name="WWNum2">
        <text:list-item>
          <text:p text:style-name="P5"><text:span text:style-name="T1">Dalle 19.30 alle 21.00 - </text:span><text:span text:style-name="T2">Spiazza la piazza</text:span><text:span text:style-name="T1"> – laboratorio gratuito di circo e giocoleria con Circolarmente </text:span></text:p>
        </text:list-item>
        <text:list-item>
          <text:p text:style-name="P5"><text:span text:style-name="T1">Dalle 21.30 – </text:span><text:span text:style-name="T2">Concorso Internazionale di Circo</text:span><text:span text:style-name="T1"> – quarta edizione – in gara:</text:span></text:p>
        </text:list-item>
      </text:list>
      <text:list xml:id="list35364180" text:continue-list="list35363048" text:style-name="WWNum4">
        <text:list-item>
          <text:p text:style-name="P6"><text:span text:style-name="T1">Fogli Volanti con </text:span><text:span text:style-name="T2">“Circo matto”</text:span></text:p>
        </text:list-item>
        <text:list-item>
          <text:p text:style-name="P6"><text:span text:style-name="T1">Cometa Circus con </text:span><text:span text:style-name="T2">“Cometa”</text:span></text:p>
        </text:list-item>
        <text:list-item>
          <text:p text:style-name="P6"><text:span text:style-name="T1">Marakatimba con </text:span><text:span text:style-name="T2">“Percussioni afrobrasiliane”</text:span></text:p>
        </text:list-item>
        <text:list-item>
          <text:p text:style-name="P6"><text:span text:style-name="T1">El Tio Teo con </text:span><text:span text:style-name="T2">“Surfing the street”</text:span></text:p>
        </text:list-item>
      </text:list>
      <text:p text:style-name="Standard"/>
      <text:p text:style-name="Standard">23 Luglio </text:p>
      <text:list xml:id="list35373994" text:continue-list="list35369942" text:style-name="WWNum2">
        <text:list-item>
          <text:p text:style-name="P5"><text:span text:style-name="T1">dalle 19.30 alle 21.00 -</text:span><text:span text:style-name="T2"> Spiazza la piazza</text:span><text:span text:style-name="T1"> – laboratorio gratuito di circo e giocoleria con Circolarmente</text:span></text:p>
        </text:list-item>
        <text:list-item>
          <text:p text:style-name="P9"><text:span text:style-name="T4"><text:s/>alle 21.30 - </text:span><text:span text:style-name="T2">Spettacolo di Circo</text:span><text:span text:style-name="T4"> con Pirouettes Ensemble</text:span><text:span text:style-name="T2"> </text:span><text:span text:style-name="T4">in </text:span><text:span text:style-name="T2">“Approdi”</text:span></text:p>
        </text:list-item>
      </text:list>
      <text:p text:style-name="Standard"/>
      <text:p text:style-name="Standard"><text:soft-page-break/>24 Luglio </text:p>
      <text:list xml:id="list35372649" text:continue-numbering="true" text:style-name="WWNum2">
        <text:list-item>
          <text:p text:style-name="P5"><text:span text:style-name="T1">dalle 19.00 alle 20.30 - </text:span><text:span text:style-name="T2">Classe aperta</text:span><text:span text:style-name="T1"> (laboratorio gratuito di teatro) con Stefania Maceri</text:span></text:p>
        </text:list-item>
        <text:list-item>
          <text:p text:style-name="P5"><text:span text:style-name="T1">alle 21.00 – </text:span><text:span text:style-name="T2">Tutti giù dal palco!</text:span><text:span text:style-name="T1"> Incontro con professionisti del settore della cultura: Cristina Pileggi ci racconta come occuparsi della comunicazione e promuovere una compagnia di teatro a livello nazionale</text:span></text:p>
        </text:list-item>
        <text:list-item>
          <text:p text:style-name="P5"><text:span text:style-name="T1">alle 22.00 – </text:span><text:span text:style-name="T2">Storie di confine</text:span><text:span text:style-name="T1">: Loredana Scianna racconta i Manifesti teatrali del 900 da Artaud a Pasolini.</text:span></text:p>
        </text:list-item>
      </text:list>
      <text:p text:style-name="List_20_Paragraph"/>
      <text:p text:style-name="Standard">25 Luglio </text:p>
      <text:list xml:id="list35357275" text:continue-numbering="true" text:style-name="WWNum2">
        <text:list-item>
          <text:p text:style-name="P5"><text:span text:style-name="T1">dalle ore 19.00 alle 21.00 - Corso gratuito di </text:span><text:span text:style-name="T2">Yoga</text:span><text:span text:style-name="T1"> a cura del Coordinamento Insegnanti Yoga di Parma</text:span></text:p>
        </text:list-item>
        <text:list-item>
          <text:p text:style-name="P5"><text:span text:style-name="T1">dalle 21.30 – </text:span><text:span text:style-name="T2">“Dalla bassa al Colosseo” </text:span><text:span text:style-name="T1">letture di autori parmigiani e nazionali a confronto. Testi di Marzia Rei e Guido Conti / Elsa Morante e Dacia Maraini</text:span></text:p>
        </text:list-item>
      </text:list>
      <text:p text:style-name="Standard"/>
      <text:p text:style-name="Standard">26 Luglio </text:p>
      <text:list xml:id="list35348909" text:continue-numbering="true" text:style-name="WWNum2">
        <text:list-item>
          <text:p text:style-name="P5"><text:span text:style-name="T1">Dalle 19.30 alle 21.00 - </text:span><text:span text:style-name="T2">Spiazza la piazza</text:span><text:span text:style-name="T1"> – laboratorio gratuito di circo e giocoleria con Circolarmente </text:span></text:p>
        </text:list-item>
        <text:list-item>
          <text:p text:style-name="P5"><text:span text:style-name="T1">Dalle 21.30 – </text:span><text:span text:style-name="T2">Concorso Internazionale di Circo</text:span><text:span text:style-name="T1"> – quarta edizione – in gara:</text:span></text:p>
        </text:list-item>
      </text:list>
      <text:list xml:id="list35367735" text:continue-list="list35364180" text:style-name="WWNum4">
        <text:list-item>
          <text:p text:style-name="P6"><text:span text:style-name="T1">Teatro Appeso con </text:span><text:span text:style-name="T2">“PiùMe”</text:span></text:p>
        </text:list-item>
        <text:list-item>
          <text:p text:style-name="P8"><text:span text:style-name="T1">Bricco e Bracco con </text:span><text:span text:style-name="T2">“Bricco solo... sciò”</text:span></text:p>
        </text:list-item>
        <text:list-item>
          <text:p text:style-name="P8"><text:span text:style-name="T1">Michele &amp; Francisca con </text:span><text:span text:style-name="T2">“Segni”</text:span></text:p>
          <text:p text:style-name="P10"/>
        </text:list-item>
      </text:list>
      <text:p text:style-name="Standard"/>
      <text:p text:style-name="P2">TUTTE LE SERE È ATTIVO IL SERVIZIO DI RISTORO E BAR DALLE ORE 19.00</text:p>
      <text:p text:style-name="Standard"/>
      <text:p text:style-name="Standard">IN CASO DI MALTEMPO GLI SPETTACOLI SI TERRANNO PRESSO LA PALESTRA DELLA SCUOLA ALBERTELLI-NEWTON IN VIA NEWTON 16 (DIETRO IL CENTRO GIOVANI FEDERALE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 Unicode MS" svg:font-family="'Arial Unicode MS'" style:font-family-generic="swiss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Helvetica" svg:font-family="Helvetica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ystem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color="#00000a" style:text-outline="false" style:text-line-through-style="none" style:text-position="0% 100%" fo:font-size="10pt" fo:letter-spacing="normal" fo:language="it" fo:country="IT" fo:font-style="normal" style:text-underline-style="none" fo:font-weight="normal" style:letter-kerning="true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ackground-color="#ffffff" fo:padding="0cm" fo:border="none" fo:keep-with-next="auto" text:number-lines="true" text:line-number="0" style:text-autospace="ideograph-alpha" style:punctuation-wrap="hanging" style:line-break="strict" style:tab-stop-distance="1.249cm" style:writing-mode="lr-tb">
        <style:background-image/>
      </style:paragraph-properties>
      <style:text-properties fo:font-variant="normal" fo:text-transform="none" fo:color="#00000a" style:text-outline="false" style:text-line-through-style="none" style:text-position="0% 100%" style:font-name="Times New Roman" fo:font-size="10pt" fo:letter-spacing="normal" fo:language="it" fo:country="IT" fo:font-style="normal" style:text-underline-style="none" fo:font-weight="normal" style:letter-kerning="true" style:font-name-asian="Arial Unicode MS1" style:font-size-asian="10pt" style:language-asian="zh" style:country-asian="CN" style:font-style-asian="normal" style:font-weight-asian="normal" style:font-name-complex="Times New Roman2" style:font-size-complex="10pt" style:language-complex="hi" style:country-complex="IN" style:font-style-complex="normal" style:font-weight-complex="normal" style:text-scale="100%" style:font-relief="none" text:display="true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ackground-color="#ffffff" fo:keep-with-next="auto" style:writing-mode="lr-tb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Cambria" fo:font-size="12pt" fo:letter-spacing="normal" fo:language="it" fo:country="IT" fo:font-style="normal" style:text-underline-style="none" fo:font-weight="normal" style:letter-kerning="true" style:font-name-asian="Cambria1" style:font-size-asian="12pt" style:language-asian="en" style:country-asian="US" style:font-style-asian="normal" style:font-weight-asian="normal" style:font-name-complex="Cambria1" style:font-size-complex="12pt" style:language-complex="ar" style:country-complex="SA" style:font-style-complex="normal" style:font-weight-complex="normal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Intestazione_20_e_20_piè_20_di_20_pagina" style:display-name="Intestazione e piè di pagina" style:family="paragraph" style:default-outline-level="" style:list-style-name="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ackground-color="#ffffff" fo:keep-with-next="auto" style:writing-mode="lr-tb">
        <style:tab-stops>
          <style:tab-stop style:position="15.91cm" style:type="right"/>
        </style:tab-stops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Helvetica" fo:font-size="12pt" fo:letter-spacing="normal" fo:font-style="normal" style:text-underline-style="none" fo:font-weight="normal" style:letter-kerning="true" style:font-name-asian="Arial Unicode MS1" style:font-size-asian="12pt" style:font-style-asian="normal" style:font-weight-asian="normal" style:font-name-complex="Arial Unicode MS1" style:font-size-complex="12pt" style:font-style-complex="normal" style:font-weight-complex="normal" fo:hyphenate="true" fo:hyphenation-remain-char-count="2" fo:hyphenation-push-char-count="2"/>
    </style:style>
    <style:style style:name="List_20_Paragraph" style:display-name="List Paragraph" style:family="paragraph" style:default-outline-level="" style:list-style-name="">
      <style:paragraph-properties fo:margin-left="1.27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ackground-color="#ffffff" fo:keep-with-next="auto" style:writing-mode="lr-tb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Cambria" fo:font-size="12pt" fo:letter-spacing="normal" fo:language="it" fo:country="IT" fo:font-style="normal" style:text-underline-style="none" fo:font-weight="normal" style:letter-kerning="true" style:font-name-asian="Cambria1" style:font-size-asian="12pt" style:font-style-asian="normal" style:font-weight-asian="normal" style:font-name-complex="Cambria1" style:font-size-complex="12pt" style:font-style-complex="normal" style:font-weight-complex="normal" fo:hyphenate="true" fo:hyphenation-remain-char-count="2" fo:hyphenation-push-char-count="2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font-variant="normal" fo:text-transform="none" style:text-outline="false" style:text-line-through-style="none" style:text-position="0% 100%" fo:letter-spacing="normal" fo:font-style="normal" fo:font-weight="normal" style:letter-kerning="true" style:font-name-asian="Times New Roman2" style:font-style-asian="normal" style:font-weight-asian="normal" style:font-name-complex="Times New Roman2" style:font-style-complex="normal" style:font-weight-complex="normal" style:text-scale="100%" style:font-relief="none"/>
    </style:style>
    <style:style style:name="ListLabel_20_2" style:display-name="ListLabel 2" style:family="text">
      <style:text-properties fo:font-variant="normal" fo:text-transform="none" style:text-outline="false" style:text-line-through-style="none" style:text-position="0% 100%" fo:letter-spacing="normal" fo:font-style="normal" fo:font-weight="normal" style:letter-kerning="true" style:font-name-asian="Arial Unicode MS1" style:font-style-asian="normal" style:font-weight-asian="normal" style:font-name-complex="Arial Unicode MS1" style:font-style-complex="normal" style:font-weight-complex="normal" style:text-scale="100%" style:font-relief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1"/>
      </text:list-level-style-bullet>
      <text:list-level-style-bullet text:level="3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1"/>
      </text:list-level-style-bullet>
      <text:list-level-style-bullet text:level="4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1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1"/>
      </text:list-level-style-bullet>
      <text:list-level-style-bullet text:level="6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1"/>
      </text:list-level-style-bullet>
      <text:list-level-style-bullet text:level="7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Times New Roman1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1"/>
      </text:list-level-style-bullet>
      <text:list-level-style-bullet text:level="9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1"/>
      </text:list-level-style-bullet>
      <text:list-level-style-bullet text:level="3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1"/>
      </text:list-level-style-bullet>
      <text:list-level-style-bullet text:level="4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Times New Roman1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1"/>
      </text:list-level-style-bullet>
      <text:list-level-style-bullet text:level="6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1"/>
      </text:list-level-style-bullet>
      <text:list-level-style-bullet text:level="7" text:style-name="ListLabel_20_1" style:num-suffix="•" text:bullet-char="•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Times New Roman1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1"/>
      </text:list-level-style-bullet>
      <text:list-level-style-bullet text:level="9" text:style-name="ListLabel_20_1" style:num-suffix="▪" text:bullet-char="▪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2.498cm" fo:text-indent="-0.019cm" fo:margin-left="1.27cm"/>
        </style:list-level-properties>
        <style:text-properties style:font-name="Arial Unicode M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3.768cm" fo:text-indent="0.002cm" fo:margin-left="2.54cm"/>
        </style:list-level-properties>
        <style:text-properties style:font-name="Arial Unicode MS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5.038cm" fo:text-indent="0.023cm" fo:margin-left="3.81cm"/>
        </style:list-level-properties>
        <style:text-properties style:font-name="Arial Unicode MS"/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text:list-tab-stop-position="6.308cm" fo:text-indent="0.044cm" fo:margin-left="5.08cm"/>
        </style:list-level-properties>
        <style:text-properties style:font-name="Arial Unicode MS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7.578cm" fo:text-indent="0.065cm" fo:margin-left="6.35cm"/>
        </style:list-level-properties>
        <style:text-properties style:font-name="Arial Unicode MS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8.848cm" fo:text-indent="0.086cm" fo:margin-left="7.62cm"/>
        </style:list-level-properties>
        <style:text-properties style:font-name="Arial Unicode MS"/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text:list-tab-stop-position="10.118cm" fo:text-indent="0.108cm" fo:margin-left="8.89cm"/>
        </style:list-level-properties>
        <style:text-properties style:font-name="Arial Unicode MS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1.388cm" fo:text-indent="0.129cm" fo:margin-left="10.16cm"/>
        </style:list-level-properties>
        <style:text-properties style:font-name="Arial Unicode MS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12.658cm" fo:text-indent="0.15cm" fo:margin-left="11.43cm"/>
        </style:list-level-properties>
        <style:text-properties style:font-name="Arial Unicode M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2.498cm" fo:text-indent="-0.019cm" fo:margin-left="1.27cm"/>
        </style:list-level-properties>
        <style:text-properties style:font-name="Arial Unicode MS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3.768cm" fo:text-indent="0.002cm" fo:margin-left="2.54cm"/>
        </style:list-level-properties>
        <style:text-properties style:font-name="Arial Unicode MS"/>
      </text:list-level-style-bullet>
      <text:list-level-style-bullet text:level="3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5.038cm" fo:text-indent="0.023cm" fo:margin-left="3.81cm"/>
        </style:list-level-properties>
        <style:text-properties style:font-name="Arial Unicode MS"/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text:list-tab-stop-position="6.308cm" fo:text-indent="0.044cm" fo:margin-left="5.08cm"/>
        </style:list-level-properties>
        <style:text-properties style:font-name="Arial Unicode MS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7.578cm" fo:text-indent="0.065cm" fo:margin-left="6.35cm"/>
        </style:list-level-properties>
        <style:text-properties style:font-name="Arial Unicode MS"/>
      </text:list-level-style-bullet>
      <text:list-level-style-bullet text:level="6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8.848cm" fo:text-indent="0.086cm" fo:margin-left="7.62cm"/>
        </style:list-level-properties>
        <style:text-properties style:font-name="Arial Unicode MS"/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text:list-tab-stop-position="10.118cm" fo:text-indent="0.108cm" fo:margin-left="8.89cm"/>
        </style:list-level-properties>
        <style:text-properties style:font-name="Arial Unicode MS"/>
      </text:list-level-style-bullet>
      <text:list-level-style-bullet text:level="8" text:style-name="ListLabel_20_2" style:num-suffix="o" text:bullet-char="o">
        <style:list-level-properties text:list-level-position-and-space-mode="label-alignment">
          <style:list-level-label-alignment text:label-followed-by="listtab" text:list-tab-stop-position="11.388cm" fo:text-indent="0.129cm" fo:margin-left="10.16cm"/>
        </style:list-level-properties>
        <style:text-properties style:font-name="Arial Unicode MS"/>
      </text:list-level-style-bullet>
      <text:list-level-style-bullet text:level="9" text:style-name="ListLabel_20_2" style:num-suffix="▪" text:bullet-char="▪">
        <style:list-level-properties text:list-level-position-and-space-mode="label-alignment">
          <style:list-level-label-alignment text:label-followed-by="listtab" text:list-tab-stop-position="12.658cm" fo:text-indent="0.15cm" fo:margin-left="11.43cm"/>
        </style:list-level-properties>
        <style:text-properties style:font-name="Arial Unicode M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1.249cm" fo:margin-left="2cm" fo:margin-right="2cm" style:writing-mode="lr-tb" style:layout-grid-color="#c0c0c0" style:layout-grid-lines="2720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Intestazione_20_e_20_piè_20_di_20_pagina"/>
      </style:header>
      <style:footer>
        <text:p text:style-name="Intestazione_20_e_20_piè_20_di_20_pagina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date>2019-06-25T15:15:55.67</dc:date>
    <dc:creator>Ufficio Stampa Teatro del Cerchio</dc:creator>
    <meta:generator>OpenOffice/4.1.6$Win32 OpenOffice.org_project/416m1$Build-9790</meta:generator>
    <meta:editing-duration>PT19M16S</meta:editing-duration>
    <meta:editing-cycles>6</meta:editing-cycles>
    <meta:document-statistic meta:table-count="0" meta:image-count="0" meta:object-count="0" meta:page-count="3" meta:paragraph-count="71" meta:word-count="885" meta:character-count="5127"/>
  </office:meta>
</office:document-meta>
</file>